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size="16pt" style:font-size-asian="16pt" style:font-size-complex="16pt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fo:font-size="16pt" style:font-size-asian="16pt" style:font-size-complex="16pt"/>
    </style:style>
    <style:style style:name="T4" style:parent-style-name="Domyślnaczcionkaakapitu" style:family="text">
      <style:text-properties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6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7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8" style:parent-style-name="Normalny" style:family="paragraph">
      <style:paragraph-properties fo:text-align="center" fo:line-height="150%"/>
    </style:style>
    <style:style style:name="T9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10" style:parent-style-name="Domyślnaczcionkaakapitu" style:family="text">
      <style:text-properties fo:font-size="14pt" style:font-size-asian="14pt" style:font-size-complex="14pt"/>
    </style:style>
    <style:style style:name="P11" style:parent-style-name="Normalny" style:family="paragraph">
      <style:paragraph-properties fo:text-align="center" fo:line-height="150%"/>
    </style:style>
    <style:style style:name="T12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13" style:parent-style-name="Domyślnaczcionkaakapitu" style:family="text">
      <style:text-properties fo:font-size="14pt" style:font-size-asian="14pt" style:font-size-complex="14pt"/>
    </style:style>
    <style:style style:name="T14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P15" style:parent-style-name="Tekstpodstawowy" style:family="paragraph">
      <style:paragraph-properties fo:text-align="justify" fo:line-height="150%"/>
    </style:style>
    <style:style style:name="T16" style:parent-style-name="Domyślnaczcionkaakapitu" style:family="text">
      <style:text-properties fo:color="#000000" fo:font-size="14pt" style:font-size-asian="14pt" style:font-size-complex="14pt"/>
    </style:style>
    <style:style style:name="T17" style:parent-style-name="Domyślnaczcionkaakapitu" style:family="text">
      <style:text-properties fo:color="#000000" fo:font-size="14pt" style:font-size-asian="14pt" style:font-size-complex="14pt"/>
    </style:style>
    <style:style style:name="T18" style:parent-style-name="Domyślnaczcionkaakapitu" style:family="text">
      <style:text-properties fo:font-weight="bold" style:font-weight-asian="bold" fo:color="#000000" fo:font-size="14pt" style:font-size-asian="14pt" style:font-size-complex="14pt"/>
    </style:style>
    <style:style style:name="T19" style:parent-style-name="Domyślnaczcionkaakapitu" style:family="text">
      <style:text-properties fo:color="#000000" fo:font-size="14pt" style:font-size-asian="14pt" style:font-size-complex="14pt"/>
    </style:style>
    <style:style style:name="T20" style:parent-style-name="Domyślnaczcionkaakapitu" style:family="text">
      <style:text-properties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Tekstpodstawowy" style:family="paragraph">
      <style:paragraph-properties fo:text-align="justify" fo:line-height="150%"/>
    </style:style>
    <style:style style:name="T22" style:parent-style-name="Domyślnaczcionkaakapitu" style:family="text">
      <style:text-properties fo:color="#000000" fo:font-size="14pt" style:font-size-asian="14pt" style:font-size-complex="14pt"/>
    </style:style>
    <style:style style:name="T23" style:parent-style-name="Domyślnaczcionkaakapitu" style:family="text">
      <style:text-properties fo:color="#000000" fo:font-size="14pt" style:font-size-asian="14pt" style:font-size-complex="14pt"/>
    </style:style>
    <style:style style:name="P24" style:parent-style-name="Normalny" style:family="paragraph">
      <style:paragraph-properties fo:text-align="justify" fo:line-height="150%"/>
    </style:style>
    <style:style style:name="T25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Domyślnaczcionkaakapitu" style:family="text">
      <style:text-properties fo:font-size="14pt" style:font-size-asian="14pt" style:font-size-complex="14pt"/>
    </style:style>
    <style:style style:name="P27" style:parent-style-name="Standard" style:family="paragraph">
      <style:text-properties fo:font-weight="bold" style:font-weight-asian="bold" fo:font-size="14pt" style:font-size-asian="14pt" style:font-size-complex="14pt"/>
    </style:style>
    <style:style style:name="P28" style:parent-style-name="Standard" style:family="paragraph">
      <style:text-properties fo:font-size="14pt" style:font-size-asian="14pt" style:font-size-complex="14pt"/>
    </style:style>
    <style:style style:name="P29" style:parent-style-name="Standard" style:family="paragraph">
      <style:text-properties fo:font-size="14pt" style:font-size-asian="14pt" style:font-size-complex="14pt"/>
    </style:style>
    <style:style style:name="P30" style:parent-style-name="Standard" style:family="paragraph">
      <style:text-properties fo:font-style="italic" style:font-style-asian="italic" fo:font-size="14pt" style:font-size-asian="14pt" style:font-size-complex="14pt"/>
    </style:style>
    <style:style style:name="T31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Domyślnaczcionkaakapitu" style:family="text">
      <style:text-properties fo:font-size="14pt" style:font-size-asian="14pt" style:font-size-complex="14pt"/>
    </style:style>
    <style:style style:name="T33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34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35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36" style:parent-style-name="Standard" style:family="paragraph">
      <style:text-properties fo:font-size="14pt" style:font-size-asian="14pt" style:font-size-complex="14pt" fo:language="en" fo:country="US"/>
    </style:style>
    <style:style style:name="P37" style:parent-style-name="Standard" style:family="paragraph">
      <style:text-properties fo:font-size="14pt" style:font-size-asian="14pt" style:font-size-complex="14pt" fo:language="en" fo:country="US"/>
    </style:style>
    <style:style style:name="P38" style:parent-style-name="Standard" style:family="paragraph">
      <style:text-properties fo:font-size="14pt" style:font-size-asian="14pt" style:font-size-complex="14pt" fo:language="en" fo:country="US"/>
    </style:style>
    <style:style style:name="P39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en" fo:country="US"/>
    </style:style>
    <style:style style:name="T40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41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42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43" style:parent-style-name="Standard" style:family="paragraph">
      <style:text-properties fo:font-size="14pt" style:font-size-asian="14pt" style:font-size-complex="14pt"/>
    </style:style>
    <style:style style:name="P4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5" style:parent-style-name="Standard" style:family="paragraph">
      <style:text-properties fo:font-weight="bold" style:font-weight-asian="bold" fo:font-style="italic" style:font-style-asian="italic" fo:font-size="14pt" style:font-size-asian="14pt" style:font-size-complex="14pt"/>
    </style:style>
    <style:style style:name="P46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Standard" style:family="paragraph">
      <style:text-properties fo:font-weight="bold" style:font-weight-asian="bold" fo:font-size="14pt" style:font-size-asian="14pt" style:font-size-complex="14pt"/>
    </style:style>
    <style:style style:name="P48" style:parent-style-name="Standard" style:family="paragraph">
      <style:text-properties fo:font-size="14pt" style:font-size-asian="14pt" style:font-size-complex="14pt"/>
    </style:style>
    <style:style style:name="P49" style:parent-style-name="Standard" style:family="paragraph">
      <style:text-properties fo:font-size="14pt" style:font-size-asian="14pt" style:font-size-complex="14pt"/>
    </style:style>
    <style:style style:name="P50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1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2" style:parent-style-name="Standard" style:family="paragraph">
      <style:text-properties fo:font-weight="bold" style:font-weight-asian="bold" fo:font-size="14pt" style:font-size-asian="14pt" style:font-size-complex="14pt"/>
    </style:style>
    <style:style style:name="P5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55" style:parent-style-name="Standard" style:family="paragraph">
      <style:text-properties fo:font-size="14pt" style:font-size-asian="14pt" style:font-size-complex="14pt"/>
    </style:style>
    <style:style style:name="T56" style:parent-style-name="Domyślnaczcionkaakapitu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58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5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0" style:parent-style-name="Standard" style:family="paragraph">
      <style:paragraph-properties fo:text-align="justify" fo:line-height="150%"/>
    </style:style>
    <style:style style:name="T61" style:parent-style-name="Domyślnaczcionkaakapitu" style:family="text">
      <style:text-properties fo:font-size="14pt" style:font-size-asian="14pt" style:font-size-complex="14pt"/>
    </style:style>
    <style:style style:name="T62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P63" style:parent-style-name="Standard" style:family="paragraph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65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P6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7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68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69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7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1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2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3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4" style:parent-style-name="Standard" style:family="paragraph">
      <style:text-properties fo:font-weight="bold" style:font-weight-asian="bold" fo:font-size="14pt" style:font-size-asian="14pt" style:font-size-complex="14pt"/>
    </style:style>
    <style:style style:name="P7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77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78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9" style:parent-style-name="Domyślnaczcionkaakapitu" style:family="text">
      <style:text-properties fo:font-weight="bold" style:font-weight-asian="bold" fo:font-size="14pt" style:font-size-asian="14pt" style:font-size-complex="14pt"/>
    </style:style>
    <style:style style:name="T80" style:parent-style-name="Domyślnaczcionkaakapitu" style:family="text">
      <style:text-properties fo:font-size="14pt" style:font-size-asian="14pt" style:font-size-complex="14pt"/>
    </style:style>
    <style:style style:name="T81" style:parent-style-name="Domyślnaczcionkaakapitu" style:family="text">
      <style:text-properties fo:font-size="14pt" style:font-size-asian="14pt" style:font-size-complex="14pt"/>
    </style:style>
    <style:style style:name="T82" style:parent-style-name="Domyślnaczcionkaakapitu" style:family="text">
      <style:text-properties fo:font-size="14pt" style:font-size-asian="14pt" style:font-size-complex="14pt"/>
    </style:style>
    <style:style style:name="P8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5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6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7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/>
    </style:style>
    <style:style style:name="P88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9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90" style:parent-style-name="Standard" style:family="paragraph">
      <style:paragraph-properties fo:text-align="justify"/>
      <style:text-properties fo:font-weight="bold" style:font-weight-asian="bold" fo:font-size="14pt" style:font-size-asian="14pt" style:font-size-complex="14pt"/>
    </style:style>
    <style:style style:name="P91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2" style:parent-style-name="Standard" style:family="paragraph">
      <style:text-properties fo:font-weight="bold" style:font-weight-asian="bold" fo:font-size="14pt" style:font-size-asian="14pt" style:font-size-complex="14pt"/>
    </style:style>
    <style:style style:name="P93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9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95" style:parent-style-name="Standard" style:family="paragraph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96" style:parent-style-name="Standard" style:family="paragraph">
      <style:text-properties fo:font-size="14pt" style:font-size-asian="14pt" style:font-size-complex="14pt"/>
    </style:style>
    <style:style style:name="P97" style:parent-style-name="Standard" style:family="paragraph">
      <style:paragraph-properties fo:margin-left="3.4416in">
        <style:tab-stops/>
      </style:paragraph-properties>
    </style:style>
    <style:style style:name="T98" style:parent-style-name="Domyślnaczcionkaakapitu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WYKAZ PODRĘCZNIKÓW</text:p>
      <text:p text:style-name="P2"><text:span text:style-name="T3">DLA KLAS<text:s/></text:span><text:span text:style-name="T4">SIÓDMYCH</text:span></text:p>
      <text:p text:style-name="P5">SZKOŁY PODSTAWOWEJ NR 12</text:p>
      <text:p text:style-name="P6">W ROKU SZKOLNYM 2026/2027</text:p>
      <text:p text:style-name="P7"/>
      <text:p text:style-name="P8"><text:span text:style-name="T9"><text:s/>Podręczniki i materiały ćwiczeniowe</text:span><text:span text:style-name="T10"><text:s/>uczniowie otrzymają<text:s/></text:span></text:p>
      <text:p text:style-name="P11"><text:span text:style-name="T12">BEZPŁATNIE<text:s/></text:span><text:span text:style-name="T13"><text:s/></text:span><text:span text:style-name="T14">we wrześniu.</text:span></text:p>
      <text:p text:style-name="P15"><text:span text:style-name="T16">Wyjątek<text:s/></text:span><text:span text:style-name="T17">stanowi<text:s/></text:span><text:span text:style-name="T18">Podręcznik do religii</text:span><text:span text:style-name="T19">, która nie jest przedmiotem obowiązkowym. W tym przypadku<text:s/></text:span><text:span text:style-name="T20">koszt zakupu podręcznika ponoszą Rodzice.</text:span></text:p>
      <text:p text:style-name="P21"><text:span text:style-name="T22">Rodzice proszeni są o niekupowanie podręczników w wakacje, gdyż na początku września dokonają zakupu wraz z <text:s/>nauczycielem reli</text:span><text:span text:style-name="T23">gii.</text:span></text:p>
      <text:p text:style-name="P24"/>
      <text:p text:style-name="Standard"><text:span text:style-name="T25">Język polski</text:span><text:span text:style-name="T26"><text:s text:c="3"/></text:span></text:p>
      <text:p text:style-name="P27">Podręcznik: „ Nowe słowa na start” <text:s/>+ ćwiczenia</text:p>
      <text:p text:style-name="P28">Autorzy: J. Kościerzyńska, M. Chmiel, M. Szulc</text:p>
      <text:p text:style-name="P29">Wydawnictwo: Nowa Era</text:p>
      <text:p text:style-name="P30"/>
      <text:p text:style-name="Standard"><text:span text:style-name="T31">Język angielski</text:span><text:span text:style-name="T32"><text:s text:c="3"/></text:span></text:p>
      <text:p text:style-name="Standard"><text:span text:style-name="T33">Podręcznik:<text:s/></text:span><text:span text:style-name="T34">„ Repetytorium Ósmoklasisty cz. I”<text:s/></text:span><text:span text:style-name="T35"><text:s/>+ ćwiczenia <text:s/></text:span></text:p>
      <text:p text:style-name="P36">Autor: M. Mann, S. Taylore -<text:s/>Knowles</text:p>
      <text:p text:style-name="P37">Wydawnictwo: Oxford</text:p>
      <text:p text:style-name="P38"><text:s text:c="24"/><text:tab/><text:tab/><text:tab/><text:s text:c="37"/></text:p>
      <text:p text:style-name="P39">Historia</text:p>
      <text:p text:style-name="Standard"><text:span text:style-name="T40">Podręcznik: „</text:span><text:span text:style-name="T41">Wczoraj i dziś ”<text:s/></text:span><text:span text:style-name="T42"><text:s/></text:span></text:p>
      <text:p text:style-name="P43">Autorzy: <text:s/>J. Kłaczkow, A. Łaszkiewicz, S. Roszak</text:p>
      <text:p text:style-name="P44">Wydawnictwo: Nowa Era <text:s text:c="51"/><text:s text:c="10"/></text:p>
      <text:p text:style-name="P45"/>
      <text:p text:style-name="P46">Biologia</text:p>
      <text:p text:style-name="P47">Podręcznik: "Puls życia"</text:p>
      <text:p text:style-name="P48">Autorzy: <text:s/>M. Jefimow</text:p>
      <text:p text:style-name="P49">Wydawnictwo: Nowa Era</text:p>
      <text:p text:style-name="P50"><text:s/></text:p>
      <text:p text:style-name="P51">Matematyka</text:p>
      <text:p text:style-name="P52">Podręcznik: "Matematyka z kluczem 7" <text:s/>+ ćwiczenia</text:p>
      <text:p text:style-name="P53">Autorzy: Marcin Braun, Agnieszka Mańkowska, Małgorzata Paszyńska</text:p>
      <text:p text:style-name="P54">Wydawnictwo: Nowa Era</text:p>
      <text:p text:style-name="P55"/>
      <text:p text:style-name="Standard"><text:span text:style-name="T56">Plastyka</text:span><text:span text:style-name="T57"><text:s text:c="4"/></text:span></text:p>
      <text:p text:style-name="P58">Podręcznik <text:s/>"Do dzieła! 7"</text:p>
      <text:p text:style-name="P59">Autorzy: M. Ipczyńska, N. Mrozkowiak</text:p>
      <text:soft-page-break/>
      <text:p text:style-name="P60"><text:span text:style-name="T61">Wydawnictwo: Nowa Era <text:s text:c="23"/></text:span><text:span text:style-name="T62"><text:s text:c="39"/></text:span></text:p>
      <text:p text:style-name="P63">Chemia</text:p>
      <text:p text:style-name="Standard"><text:span text:style-name="T64">Podręcznik:</text:span><text:span text:style-name="T65"><text:s/>"Chemia Nowek Ery 7" + ćwiczenia</text:span></text:p>
      <text:p text:style-name="P66">Autorzy: J. Kulawik, T. Kulawik, M. Litwin</text:p>
      <text:p text:style-name="P67">Wydawnictwo:<text:s/>Nowa Era</text:p>
      <text:p text:style-name="P68">Fizyka</text:p>
      <text:p text:style-name="P69">Podręcznik: "Spotkania z fizyką 7"</text:p>
      <text:p text:style-name="P70">Autorzy: G. Francuz – Ornat, T. Kulawik, M. Nowotny-Różańska</text:p>
      <text:p text:style-name="P71">Wydawnictwo: Nowa Era</text:p>
      <text:p text:style-name="P72"/>
      <text:p text:style-name="P73">Geografia</text:p>
      <text:p text:style-name="P74">Podręcznik: "Planeta Nowa 7"</text:p>
      <text:p text:style-name="P75">Autorzy: R. Malarz, M. Szubert, T. Rachwał</text:p>
      <text:p text:style-name="P76">Wydawnictwo: Nowa Era</text:p>
      <text:p text:style-name="P77"/>
      <text:p text:style-name="P78">Język niemiecki</text:p>
      <text:p text:style-name="Standard"><text:span text:style-name="T79">Podręcznik: " Maximal Leicht 1" +<text:s/></text:span><text:span text:style-name="T80">zesz</text:span><text:span text:style-name="T81">y</text:span><text:span text:style-name="T82">t ćwiczeń</text:span></text:p>
      <text:p text:style-name="P83">Autorzy: J. Kamińska</text:p>
      <text:p text:style-name="P84">Wydawnictwo: Nowa Era</text:p>
      <text:p text:style-name="P85"/>
      <text:p text:style-name="P86">Muzyka</text:p>
      <text:p text:style-name="P87">Podręcznik: "Lekcja muzyki 7"</text:p>
      <text:p text:style-name="P88">Autorzy: M. <text:s/>Wawrzyniak</text:p>
      <text:p text:style-name="P89">Wydawnictwo: <text:s/>Klett<text:s/>Polska <text:s/></text:p>
      <text:p text:style-name="P90"/>
      <text:p text:style-name="P91">Informatyka</text:p>
      <text:p text:style-name="P92">Podręcznik: "Lubię to! 7 "</text:p>
      <text:p text:style-name="P93">Autor: Michał Kęska</text:p>
      <text:p text:style-name="P94">Wydawnictwo:<text:s/>Nowa Era</text:p>
      <text:p text:style-name="P95"/>
      <text:p text:style-name="P96"/>
      <text:p text:style-name="P97"><text:span text:style-name="T98"><text:s text:c="11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Absatz-Standardschriftart" style:display-name="Absatz-Standardschriftart" style:family="text"/>
    <style:style style:name="Tekstpodstawowy" style:display-name="Tekst podstawowy" style:family="paragraph" style:parent-style-name="Normalny">
      <style:paragraph-properties fo:widows="2" fo:orphans="2" style:vertical-align="auto" fo:margin-bottom="0.0833in"/>
      <style:text-properties style:font-name-asian="Times New Roman" style:font-name-complex="Times New Roman" style:language-complex="ar" style:country-complex="SA" fo:hyphenate="false"/>
    </style:style>
    <style:style style:name="TekstpodstawowyZnak" style:display-name="Tekst podstawowy Znak" style:family="text" style:parent-style-name="Domyślnaczcionkaakapitu">
      <style:text-properties style:font-name-asian="Times New Roman" style:font-name-complex="Times New Roman" style:letter-kerning="true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sXX</dc:creator>
    <meta:creation-date>2009-04-16T11:32:00Z</meta:creation-date>
    <dc:date>2026-06-25T09:12:00Z</dc:date>
    <meta:print-date>2020-06-08T12:06:00Z</meta:print-date>
    <meta:template xlink:href="Normal" xlink:type="simple"/>
    <meta:editing-cycles>29</meta:editing-cycles>
    <meta:editing-duration>PT4140S</meta:editing-duration>
    <meta:user-defined meta:name="Info 1"/>
    <meta:user-defined meta:name="Info 2"/>
    <meta:user-defined meta:name="Info 3"/>
    <meta:user-defined meta:name="Info 4"/>
    <meta:document-statistic meta:page-count="2" meta:paragraph-count="3" meta:word-count="283" meta:character-count="1984" meta:row-count="14" meta:non-whitespace-character-count="1704"/>
  </office:meta>
</office:document-meta>
</file>